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D0000021C13DEB9CF31E5FEA8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Obraz1" text:anchor-type="char" svg:x="-0.053cm" svg:y="2.164cm" svg:width="14.056cm" svg:height="10.134cm" draw:z-index="0"><draw:image xlink:href="Pictures/10000000000002ED0000021C13DEB9CF31E5FEA8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10-09T17:54:27.765000000</meta:creation-date>
    <dc:date>2020-10-10T08:57:43.277000000</dc:date>
    <meta:editing-duration>PT23M8S</meta:editing-duration>
    <meta:editing-cycles>3</meta:editing-cycles>
    <meta:generator>LibreOffice/6.4.3.2$Windows_X86_64 LibreOffice_project/747b5d0ebf89f41c860ec2a39efd7cb15b54f2d8</meta:generator>
    <meta:document-statistic meta:table-count="0" meta:image-count="1" meta:object-count="0" meta:page-count="1" meta:paragraph-count="0" meta:word-count="0" meta:character-count="0" meta:non-whitespace-character-count="0"/>
  </office:meta>
</office:document-meta>
</file>